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mic Sans MS" svg:font-family="'Comic Sans MS', cursive"/>
    <style:font-face style:name="Leelawadee UI" svg:font-family="'Leelawadee UI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lgun Gothic" svg:font-family="'Malgun Gothic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left="0in" fo:margin-right="0in" fo:text-indent="0in" style:auto-text-indent="false"/>
    </style:style>
    <style:style style:name="P2" style:family="paragraph" style:parent-style-name="Text_20_body">
      <style:text-properties style:font-name="Malgun Gothic" officeooo:rsid="000f73a0" officeooo:paragraph-rsid="000f73a0"/>
    </style:style>
    <style:style style:name="P3" style:family="paragraph" style:parent-style-name="Text_20_body">
      <style:paragraph-properties fo:margin-left="0in" fo:margin-right="0in" fo:text-indent="0in" style:auto-text-indent="false"/>
      <style:text-properties style:font-name="Malgun Gothic"/>
    </style:style>
    <style:style style:name="P4" style:family="paragraph" style:parent-style-name="Text_20_body">
      <style:text-properties style:font-name="Malgun Gothic"/>
    </style:style>
    <style:style style:name="P5" style:family="paragraph" style:parent-style-name="Text_20_body">
      <style:text-properties style:font-name="Malgun Gothic" officeooo:rsid="000f9565" officeooo:paragraph-rsid="000f9565"/>
    </style:style>
    <style:style style:name="P6" style:family="paragraph" style:parent-style-name="Text_20_body">
      <style:text-properties style:font-name="Malgun Gothic" officeooo:rsid="001096f3" officeooo:paragraph-rsid="001096f3"/>
    </style:style>
    <style:style style:name="P7" style:family="paragraph" style:parent-style-name="Text_20_body">
      <style:text-properties style:font-name="Malgun Gothic" officeooo:rsid="0011ffd0" officeooo:paragraph-rsid="0011ffd0"/>
    </style:style>
    <style:style style:name="P8" style:family="paragraph" style:parent-style-name="Text_20_body">
      <style:paragraph-properties fo:margin-left="0in" fo:margin-right="0in" fo:text-indent="0in" style:auto-text-indent="false"/>
      <style:text-properties style:font-name="Malgun Gothic" officeooo:paragraph-rsid="00134f80"/>
    </style:style>
    <style:style style:name="P9" style:family="paragraph" style:parent-style-name="Text_20_body">
      <style:text-properties style:font-name="Malgun Gothic" officeooo:paragraph-rsid="00134f80"/>
    </style:style>
    <style:style style:name="P10" style:family="paragraph" style:parent-style-name="Text_20_body">
      <style:paragraph-properties fo:margin-left="0in" fo:margin-right="0in" fo:text-align="start" style:justify-single-word="false" fo:text-indent="0in" style:auto-text-indent="false"/>
      <style:text-properties style:font-name="Malgun Gothic"/>
    </style:style>
    <style:style style:name="P11" style:family="paragraph" style:parent-style-name="Text_20_body">
      <style:text-properties officeooo:paragraph-rsid="00134f80"/>
    </style:style>
    <style:style style:name="P12" style:family="paragraph" style:parent-style-name="Text_20_body">
      <style:paragraph-properties fo:margin-top="0in" fo:margin-bottom="0.0972in" style:contextual-spacing="false" fo:line-height="100%"/>
      <style:text-properties fo:font-size="15pt" officeooo:paragraph-rsid="00134f80" style:font-size-asian="15pt" style:font-size-complex="15pt"/>
    </style:style>
    <style:style style:name="T1" style:family="text">
      <style:text-properties fo:color="#16a085" loext:opacity="100%"/>
    </style:style>
    <style:style style:name="T2" style:family="text">
      <style:text-properties fo:color="#16a085" loext:opacity="100%" fo:font-style="italic" style:font-style-asian="italic" style:font-style-complex="italic"/>
    </style:style>
    <style:style style:name="T3" style:family="text">
      <style:text-properties fo:color="#16a085" loext:opacity="100%" fo:font-style="italic" officeooo:rsid="00134f80" style:font-style-asian="italic" style:font-style-complex="italic"/>
    </style:style>
    <style:style style:name="T4" style:family="text">
      <style:text-properties fo:color="#16a085" loext:opacity="100%" style:text-underline-style="solid" style:text-underline-width="auto" style:text-underline-color="font-color"/>
    </style:style>
    <style:style style:name="T5" style:family="text">
      <style:text-properties fo:color="#16a085" loext:opacity="100%" style:font-name="Malgun Gothic"/>
    </style:style>
    <style:style style:name="T6" style:family="text">
      <style:text-properties fo:color="#16a085" loext:opacity="100%" style:font-name="Malgun Gothic" fo:font-style="italic"/>
    </style:style>
    <style:style style:name="T7" style:family="text">
      <style:text-properties fo:color="#16a085" loext:opacity="100%" style:font-name="Malgun Gothic" fo:font-style="italic" style:font-style-asian="italic" style:font-style-complex="italic"/>
    </style:style>
    <style:style style:name="T8" style:family="text">
      <style:text-properties fo:color="#16a085" loext:opacity="100%" style:font-name="Malgun Gothic" fo:font-style="italic" officeooo:rsid="001096f3" style:font-style-asian="italic" style:font-style-complex="italic"/>
    </style:style>
    <style:style style:name="T9" style:family="text">
      <style:text-properties fo:color="#16a085" loext:opacity="100%" style:font-name="Malgun Gothic" officeooo:rsid="001096f3"/>
    </style:style>
    <style:style style:name="T10" style:family="text">
      <style:text-properties fo:color="#16a085" loext:opacity="100%" style:font-name="Malgun Gothic" officeooo:rsid="00134f80"/>
    </style:style>
    <style:style style:name="T11" style:family="text">
      <style:text-properties fo:color="#16a085" loext:opacity="100%" officeooo:rsid="00134f80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fo:font-style="italic" officeooo:rsid="00134f80" style:font-style-asian="italic" style:font-style-complex="italic"/>
    </style:style>
    <style:style style:name="T14" style:family="text">
      <style:text-properties style:font-name="Malgun Gothic"/>
    </style:style>
    <style:style style:name="T15" style:family="text">
      <style:text-properties style:font-name="Malgun Gothic" officeooo:rsid="001096f3"/>
    </style:style>
    <style:style style:name="T16" style:family="text">
      <style:text-properties style:font-name="Malgun Gothic" fo:font-style="italic" officeooo:rsid="001096f3" style:font-style-asian="italic" style:font-style-complex="italic"/>
    </style:style>
    <style:style style:name="T17" style:family="text">
      <style:text-properties style:font-name="Malgun Gothic" fo:font-style="italic" fo:font-weight="bold" officeooo:rsid="00134f80" style:font-style-asian="italic" style:font-weight-asian="bold" style:font-style-complex="italic" style:font-weight-complex="bold"/>
    </style:style>
    <style:style style:name="T18" style:family="text">
      <style:text-properties style:font-name="Malgun Gothic" officeooo:rsid="00134f80"/>
    </style:style>
    <style:style style:name="T19" style:family="text">
      <style:text-properties style:font-name="Malgun Gothic" fo:font-weight="bold" officeooo:rsid="00134f80" style:font-weight-asian="bold" style:font-weight-complex="bold"/>
    </style:style>
    <style:style style:name="T20" style:family="text">
      <style:text-properties style:font-name="Malgun Gothic" fo:font-weight="bold" officeooo:rsid="001096f3" style:font-weight-asian="bold" style:font-weight-complex="bold"/>
    </style:style>
    <style:style style:name="T21" style:family="text">
      <style:text-properties style:font-name="Malgun Gothic" fo:font-style="normal" fo:font-weight="bold" officeooo:rsid="00134f80" style:font-style-asian="normal" style:font-weight-asian="bold" style:font-style-complex="normal" style:font-weight-complex="bold"/>
    </style:style>
    <style:style style:name="T22" style:family="text">
      <style:text-properties style:use-window-font-color="true" loext:opacity="0%"/>
    </style:style>
    <style:style style:name="T23" style:family="text">
      <style:text-properties style:use-window-font-color="true" loext:opacity="0%" style:font-name="Malgun Gothic"/>
    </style:style>
    <style:style style:name="T24" style:family="text">
      <style:text-properties officeooo:rsid="00134f8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9">Prompt: on one side of the card, write a word or phrase (or draw an image) of how you</text:span><text:span text:style-name="T17"> feel</text:span><text:span text:style-name="T21"> when you think about “the economy.” On the other side, write </text:span><text:span text:style-name="T17">questions </text:span><text:span text:style-name="T21">you have about “the economy” or “the G20.” </text:span><text:span text:style-name="T20">4</text:span><text:span text:style-name="T19">2 responses.</text:span></text:p>
      <text:p text:style-name="P11"><text:span text:style-name="T15"><text:line-break/>**Image of building labeled “Clinica” (</text:span><text:span text:style-name="T16">Clinic</text:span><text:span text:style-name="T15">)<text:line-break/>- </text:span><text:span text:style-name="T9">No axeso a la atencion medica </text:span><text:span text:style-name="T8">(No access to medical care)</text:span><text:span text:style-name="T9"><text:line-break/>- Alto costo de rentas (</text:span><text:span text:style-name="T8">High cost of rent)</text:span><text:span text:style-name="T9"><text:line-break/>- Canasta Basica (</text:span><text:span text:style-name="T8">Literally “Basic basket.” In usage </text:span><text:span text:style-name="T7">refer to the weekly cost of food </text:span><text:span text:style-name="T8">needed to support one’s family. I</text:span><text:span text:style-name="T7">n some countries it technically means the cost of all essential goods (in Mexican government documents for example this includes the cost of condoms), AND services (like electricity). “</text:span><text:span text:style-name="T8">Cost of living” is good concise translation.**</text:span></text:p>
      <text:p text:style-name="P6"/>
      <text:p text:style-name="P6">We’re FUCKED!! AAAAAHHHHH!!!! Why is it all gambling??? Scams scams scams scams<text:line-break/>- <text:span text:style-name="T1">What is going on with green tech vs coal?<text:line-break/>- How are data centers impacting our community?<text:line-break/>- What new security/surveillance is coming to town?</text:span></text:p>
      <text:p text:style-name="P5"/>
      <text:p text:style-name="P5">**Image of a high rise apartment and trees**<text:line-break/><text:span text:style-name="T1">Trabajo (</text:span><text:span text:style-name="T2">Work)</text:span><text:span text:style-name="T1"><text:line-break/>Movimientos (</text:span><text:span text:style-name="T2">Movements)</text:span><text:span text:style-name="T1"><text:line-break/>Desplazamiento </text:span><text:span text:style-name="T2">(Displacement)</text:span></text:p>
      <text:p text:style-name="P5"><text:span text:style-name="T2"/></text:p>
      <text:p text:style-name="P2">Scared</text:p>
      <text:p text:style-name="P2"/>
      <text:p text:style-name="P7">The economy is a mysterious thing to me. I sure can tell it’s not serving the people though. And I also feel… **Image of three broken hearts**<text:line-break/><text:span text:style-name="T1">Due to the fact that the economy feels so mysterious to me, it’s hard to find specific questions. I guess my question is: whyyy? **Image of a sad/crying face**</text:span></text:p>
      <text:p text:style-name="P7"/>
      <text:p text:style-name="P7">Crecimiento (<text:span text:style-name="T12">Growth</text:span>) with an image of an arrow pointing upward next to a tree<text:line-break/><text:span text:style-name="T1">¿Qué otros aspectos involvera la economía además del dinero? </text:span><text:span text:style-name="T2">(What other aspects does </text:span><text:soft-page-break/><text:span text:style-name="T2">the economy involve besides money?)</text:span><text:span text:style-name="T1"><text:line-break/>¿Como invertar de manera sabia? </text:span><text:span text:style-name="T2">(How to invest wisely from a financial standpoint)</text:span><text:span text:style-name="T1"><text:line-break/>¿Como se relaciona lo economio, social y cultural? (</text:span><text:span text:style-name="T2">How are the economic, social, and cultural aspects interrelated?)<text:line-break/></text:span></text:p>
      <text:p text:style-name="P7"><text:span text:style-name="T22">Exploitation. Necessity of force and violence upon people on the margins.</text:span><text:span text:style-name="T1"><text:line-break/>Is there a way to know economy beyond violent capitalism?<text:line-break/></text:span></text:p>
      <text:p text:style-name="P7">**Image of a big dollar sign**<text:line-break/><text:span text:style-name="T1">El capital monetario<text:line-break/>Compra, ventas, sacarios muy diferente todo alrededor </text:span><text:span text:style-name="T2">(Buying, selling, and trading—everything around it is very different.)<text:line-break/></text:span></text:p>
      <text:p text:style-name="P3">**unsure what this says. Maybe "Not Worry"**<text:line-break/><text:span text:style-name="T1">Are you gonna vote? If not you have no right to complain!<text:line-break/></text:span></text:p>
      <text:p text:style-name="P1"><text:span text:style-name="T14">$  Dinero. Comida. Medico. </text:span><text:span text:style-name="T18">(</text:span><text:span text:style-name="Emphasis"><text:span text:style-name="T14">Money. Food. Doctor.</text:span></text:span><text:span text:style-name="Emphasis"><text:span text:style-name="T18">)</text:span></text:span><text:span text:style-name="Emphasis"><text:span text:style-name="T14"><text:line-break/></text:span></text:span></text:p>
      <text:p text:style-name="P1"><text:span text:style-name="Emphasis"><text:span text:style-name="T14">**</text:span></text:span><text:span text:style-name="T14">Image of a scale with money on one side and people on the othe</text:span><text:span text:style-name="T18">r;</text:span><text:span text:style-name="T14"> words "distribución desigual" (unequal distribution) and "sistema que **can't read** (system that...)<text:line-break/></text:span><text:span text:style-name="T5">Por qué la economía es poco estudiada<text:line-break/>(</text:span><text:span text:style-name="T6">Why the economy is little studied)</text:span><text:span text:style-name="T5"><text:line-break/>Por qué la economía como materia es compartido como clasificacion de personas<text:line-break/>(</text:span><text:span text:style-name="Emphasis"><text:span text:style-name="T5">Why economics as a subject is also used to classify people.)<text:line-break/></text:span></text:span></text:p>
      <text:p text:style-name="P1"><text:span text:style-name="T14">Economía solidaria, comunitaria y popular<text:line-break/></text:span><text:span text:style-name="T5">Reparto injusto de los bienes </text:span><text:span text:style-name="Emphasis"><text:span text:style-name="T5">(Unjust distribution of assets)</text:span></text:span><text:span text:style-name="T5"><text:line-break/>La riqueza sin límites </text:span><text:span text:style-name="Emphasis"><text:span text:style-name="T5">(Limitless wealth)</text:span></text:span><text:span text:style-name="T5"><text:line-break/>La opresión a traves de la económica​​​​​​​ </text:span><text:span text:style-name="Emphasis"><text:span text:style-name="T5">(Economic oppression)<text:line-break/></text:span></text:span></text:p>
      <text:p text:style-name="P8">Money<text:line-break/><text:span text:style-name="T1">But how much of "economy" is really tied to our life??</text:span></text:p>
      <text:p text:style-name="P8"><text:soft-page-break/>Ready for the guillotines<text:line-break/><text:span text:style-name="T1">Why oh why on earth are they coming here? [to Asheville for the G20]<text:line-break/></text:span></text:p>
      <text:p text:style-name="P3">**Image of a graph line going up and then way down**<text:line-break/><text:span text:style-name="T1">What makes it go up and what makes it go down?<text:line-break/>Is it something that the people can control or is it more about the people in charge?<text:line-break/>What does it mean when the economy is bad? Does it benefit someone?<text:line-break/></text:span></text:p>
      <text:p text:style-name="P3">**Image of angry/mean looking people holding bags of money**<text:line-break/><text:span text:style-name="T1">What is it?<text:line-break/></text:span></text:p>
      <text:p text:style-name="P10">Solidarity<text:line-break/><text:span text:style-name="T1">¿Por qué "el poder" es tan bueno tan corrupto a la vez? </text:span><text:span text:style-name="T3">(Why is “power” so good and so corrupt at the same time?”)</text:span><text:span text:style-name="T1"><text:line-break/></text:span></text:p>
      <text:p text:style-name="P3">ANGRY!!! RICH LEECHES!!!<text:line-break/><text:span text:style-name="T1">How are people resisting globally?<text:line-break/>Some examples of wins against the global capitalist elite/G20 etc.?<text:line-break/>How do we consider surveillance in resisting and what creative tactics are people doing?<text:line-break/></text:span></text:p>
      <text:p text:style-name="P3">**Image of three arrows in a circle**<text:line-break/><text:span text:style-name="T1">How to build a circular economy and sustain it<text:line-break/>How to invest into systems that are not extractive<text:line-break/></text:span></text:p>
      <text:p text:style-name="P4">**Image of a person looking somber standing next to a clothes line with shirts on it**<text:line-break/><text:span text:style-name="T1">Why do people say we can't function without money? When did money become so important?<text:line-break/></text:span></text:p>
      <text:p text:style-name="P9">----&gt; $ ----&gt;<text:line-break/><text:span text:style-name="T1">What other economic models can we look at (internationally) that function in a more </text:span><text:span text:style-name="T4">human</text:span><text:span text:style-name="T1"> way?<text:line-break/><text:line-break/></text:span></text:p>
      <text:p text:style-name="P9"><text:soft-page-break/>Vivienda <text:span text:style-name="T24">(</text:span><text:span text:style-name="T13">Housing)</text:span><text:line-break/><text:span text:style-name="T1">¿Cómo lo inteligencia artificial va a afectar la economía? </text:span><text:span text:style-name="T3">(How is artificial intelligence going to affect the economy?)</text:span></text:p>
      <text:p text:style-name="P3"><text:line-break/>Doom<text:line-break/><text:span text:style-name="T1">How can we best come together as a community to support each other through economic turmoil?</text:span></text:p>
      <text:p text:style-name="P3"><text:line-break/>Rollercoaster<text:line-break/><text:span text:style-name="T1">??? How do I get off this ride ???</text:span></text:p>
      <text:p text:style-name="P4"><text:line-break/>Flow<text:span text:style-name="T1"><text:line-break/>What's the connection?</text:span></text:p>
      <text:p text:style-name="P3"><text:line-break/>Death</text:p>
      <text:p text:style-name="P3"><text:line-break/>The economy makes me worried, anxious, depressed, fatalistic<text:line-break/><text:span text:style-name="T1">What is the G20? The 20 biggest economies? I think I know the top 10 but who are 10-20?<text:line-break/><text:line-break/></text:span>Failing?<text:line-break/><text:span text:style-name="T1">Is this the worst it's been?</text:span></text:p>
      <text:p text:style-name="P3"><text:line-break/>Cold community<text:line-break/><text:span text:style-name="T1">How do you do?</text:span></text:p>
      <text:p text:style-name="P3"><text:line-break/>Shitshow<text:line-break/><text:span text:style-name="T1">Why can human life be commodified?<text:line-break/>Who can break it?</text:span></text:p>
      <text:p text:style-name="P3"><text:line-break/>Stratifying<text:line-break/><text:span text:style-name="T1">What is required to end the US version of capitalism?<text:line-break/></text:span></text:p>
      <text:p text:style-name="P3"><text:soft-page-break/>Non sustainable. Greed.<text:line-break/></text:p>
      <text:p text:style-name="P1"><text:span text:style-name="T14">$<text:line-break/></text:span><text:span text:style-name="T5">¿Quién y como controlan la economía en el país?<text:line-break/></text:span><text:span text:style-name="Emphasis"><text:span text:style-name="T5">(Who and how do they control the economy in the country?)<text:line-break/></text:span></text:span></text:p>
      <text:p text:style-name="P3">People are ridiculously at the top and it makes me sick to think about it!!<text:line-break/></text:p>
      <text:p text:style-name="P3">Bad. Sucks. Anger. Despair? Confusing. <text:line-break/></text:p>
      <text:p text:style-name="P8">Confused &amp; disturbed<text:line-break/><text:line-break/><text:line-break/>bad. scared.<text:line-break/><text:span text:style-name="T1">Is it salvageable?<text:line-break/></text:span></text:p>
      <text:p text:style-name="P1"><text:span text:style-name="T14">Desigualdad (</text:span><text:span text:style-name="Emphasis"><text:span text:style-name="T14">Inequality)</text:span></text:span></text:p>
      <text:p text:style-name="P1"><text:span text:style-name="T14"><text:line-break/>Vivienda </text:span><text:span text:style-name="Emphasis"><text:span text:style-name="T14">(Housing). <text:line-break/></text:span></text:span><text:span text:style-name="T5">Trabajo ma</text:span><text:span text:style-name="T10">l</text:span><text:span text:style-name="T5"> pagado </text:span><text:span text:style-name="Emphasis"><text:span text:style-name="T5">(poorly paid work)<text:line-break/><text:line-break/></text:span></text:span><text:span text:style-name="Emphasis"><text:span text:style-name="T14"><text:line-break/></text:span></text:span><text:span text:style-name="Emphasis"><text:span text:style-name="T23">Vivienda = Sueldo = Salud (Housing = Wages = Health)</text:span></text:span></text:p>
      <text:p text:style-name="P3"><text:line-break/>Feeling pyromaniacal </text:p>
      <text:p text:style-name="P1"><text:span text:style-name="T14"><text:line-break/>"Es para todos!" </text:span><text:span text:style-name="Emphasis"><text:span text:style-name="T14">(it's for everyone!)</text:span></text:span><text:span text:style-name="T14"> </text:span><text:span text:style-name="T18">with i</text:span><text:span text:style-name="T14">mage of a dollar sign above three people's heads with arrows pointing toward it**<text:line-break/></text:span><text:span text:style-name="T5">¿Como creamos un sistema colectivo que cuida, acompana, y distribuye de manera equativa? </text:span><text:span text:style-name="Emphasis"><text:span text:style-name="T5">(How can we create a collective system that cares for, supports, and distributes equitably?)<text:line-break/></text:span></text:span><text:span text:style-name="T5">¿Como construimos una economía funcional que sea ética? </text:span><text:span text:style-name="Emphasis"><text:span text:style-name="T5">(How do we build a functional economy that is ethical?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mic Sans MS" svg:font-family="'Comic Sans MS', cursive"/>
    <style:font-face style:name="Leelawadee UI" svg:font-family="'Leelawadee UI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lgun Gothic" svg:font-family="'Malgun Gothic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5T22:50:07.592000000</meta:creation-date>
    <dc:date>2026-08-22T11:25:09.161000000</dc:date>
    <meta:editing-duration>P6DT12H35M10S</meta:editing-duration>
    <meta:editing-cycles>5</meta:editing-cycles>
    <meta:generator>LibreOffice/7.6.6.3$Windows_X86_64 LibreOffice_project/d97b2716a9a4a2ce1391dee1765565ea469b0ae7</meta:generator>
    <meta:document-statistic meta:table-count="0" meta:image-count="0" meta:object-count="0" meta:page-count="5" meta:paragraph-count="40" meta:word-count="939" meta:character-count="5616" meta:non-whitespace-character-count="4648"/>
  </office:meta>
</office:document-meta>
</file>